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d6cb24ee8d5f289863a7eac2b4c48c.png"/>
  <manifest:file-entry manifest:media-type="image/png" manifest:full-path="Pictures/671b663b6a259dad167d5ada23e4d2c0.png"/>
  <manifest:file-entry manifest:media-type="image/png" manifest:full-path="Pictures/f32210573fa9f872e6972ee96af41957.png"/>
  <manifest:file-entry manifest:media-type="image/png" manifest:full-path="Pictures/cde08e919cd15862703efe238480ec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1.9627272727273cm"><draw:image xlink:href="Pictures/bfd6cb24ee8d5f289863a7eac2b4c48c.png" xlink:type="simple" xlink:show="embed" xlink:actuate="onLoad"/></draw:frame><text:line-break/></text:p>
      <text:p text:style-name="Preformatted_20_Text"><text:s text:c="51"/>JASPERSOFT <text:line-break/><text:s text:c="63"/><text:line-break/><text:s text:c="46"/>ajout un font sur jasper report </text:p>
      <text:p text:style-name="Text_20_body"><draw:frame draw:style-name="mediacenter" draw:name="1" text:anchor-type="paragraph" draw:z-index="1" svg:width="22.06625cm" style:rel-width="100%" svg:height="12.594166666667cm" style:rel-height="scale"><draw:image xlink:href="Pictures/671b663b6a259dad167d5ada23e4d2c0.png" xlink:type="simple" xlink:show="embed" xlink:actuate="onLoad"/></draw:frame><text:line-break/></text:p>
      <text:h text:style-name="Heading_20_1" text:outline-level="1"><text:bookmark text:name="wiki:ebook"/><text:bookmark-start text:name="__RefHeading___telechargez_la_police_1"/><text:bookmark-start text:name="telechargez_la_police"/>Téléchargez la police<text:bookmark-end text:name="__RefHeading___telechargez_la_police_1"/><text:bookmark-end text:name="telechargez_la_police"/></text:h>
      <text:p text:style-name="Text_20_body">Tout d'abord, vous devez disposer de la police que vous souhaitez utiliser. Jaspersoft Studio vous permet d'utiliser une grande variété de types de polices comme TTF, SVG, WOFF et EOT. </text:p>
      <text:p text:style-name="Text_20_body">L'un des formats les plus utilisés est le TTF et il existe de nombreux sites Web qui collectent des polices avec différentes licences. Pour ce tutoriel, nous utiliserons  <text:a xlink:type="simple" xlink:href="https://www.1001fonts.com/carnivalee-freakshow-font.html" text:style-name="Internet_20_link" text:visited-style-name="Visited_20_Internet_20_Link">celui-ci</text:a>, nommé Carnivalee Freakshow Font, vous pouvez le trouver également en pièce jointe à cette page. Téléchargez-le et enregistrez le fichier TTF. Si vous l'avez téléchargé à partir du site Web lié, vous devrez extraire le contenu du fichier zip.</text:p>
      <text:h text:style-name="Heading_20_1" text:outline-level="1"><text:bookmark-start text:name="__RefHeading___creer_l_extension_de_police_2"/><text:bookmark-start text:name="creer_l_extension_de_police"/>Créer l'extension de police<text:bookmark-end text:name="__RefHeading___creer_l_extension_de_police_2"/><text:bookmark-end text:name="creer_l_extension_de_police"/></text:h>
      <text:p text:style-name="Text_20_body">Ouvrez Jaspersoft Studio, allez dans  Jaspersoft Studio-&gt; Préférences</text:p>
      <text:p text:style-name="Text_20_body"><draw:frame draw:style-name="mediacenter" draw:name="2" text:anchor-type="paragraph" draw:z-index="2" svg:width="76.2cm" style:rel-width="100%" svg:height="43.285833333333cm" style:rel-height="scale"><draw:image xlink:href="Pictures/f32210573fa9f872e6972ee96af41957.png" xlink:type="simple" xlink:show="embed" xlink:actuate="onLoad"/></draw:frame></text:p>
      <text:p text:style-name="Text_20_body">Dans la nouvelle boîte de dialogue, développez la catégorie Jaspersoft Studio sur la gauche, sélectionnez Police , puis appuyez sur Ajouter</text:p>
      <text:p text:style-name="Text_20_body"><draw:frame draw:style-name="mediacenter" draw:name="3" text:anchor-type="paragraph" draw:z-index="3" svg:width="76.2cm" style:rel-width="100%" svg:height="43.285833333333cm" style:rel-height="scale"><draw:image xlink:href="Pictures/cde08e919cd15862703efe238480ec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</dc:title>
  </office:meta>
</office:document-meta>
</file>